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 style:text-underline-type="doub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 style:text-underline-type="doub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 style:text-underline-type="doub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" style:parent-style-name="內文" style:family="paragraph">
      <style:paragraph-properties fo:line-height="0.1666in" fo:margin-left="2.9166in" fo:margin-right="0.0222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0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2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3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4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5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paragraph-properties fo:line-height="0.1666in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7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8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9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0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1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" style:parent-style-name="內文" style:family="paragraph">
      <style:paragraph-properties style:snap-to-layout-grid="false"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" style:parent-style-name="內文" style:family="paragraph">
      <style:paragraph-properties fo:margin-left="2.91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4" style:parent-style-name="內文" style:family="paragraph">
      <style:paragraph-properties style:snap-to-layout-grid="false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margin-left="0.984in" fo:text-indent="-0.5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/>
    </style:style>
    <style:style style:name="P3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margin-left="0.984in" fo:text-indent="-0.5888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style:snap-to-layout-grid="false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0" style:family="table-column">
      <style:table-column-properties style:column-width="1.7083in"/>
    </style:style>
    <style:style style:name="TableColumn51" style:family="table-column">
      <style:table-column-properties style:column-width="2.625in"/>
    </style:style>
    <style:style style:name="TableColumn52" style:family="table-column">
      <style:table-column-properties style:column-width="2.25in"/>
    </style:style>
    <style:style style:name="Table49" style:family="table">
      <style:table-properties style:width="6.5833in" fo:margin-left="0.1861in" table:align="left"/>
    </style:style>
    <style:style style:name="TableRow53" style:family="table-row">
      <style:table-row-properties style:min-row-height="0.3201in"/>
    </style:style>
    <style:style style:name="TableCell5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60" style:family="table-row">
      <style:table-row-properties style:min-row-height="1.3333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justify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/>
    </style:style>
    <style:style style:name="T6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background-color="#FFFFFF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background-color="#FFFFFF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background-color="#FFFFFF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/>
    </style:style>
    <style:style style:name="T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justify" fo:margin-left="0.175in" fo:text-indent="-0.175in">
        <style:tab-stops/>
      </style:paragraph-properties>
      <style:text-properties style:font-name="標楷體" style:font-name-asian="標楷體" style:font-name-complex="新細明體" style:letter-kerning="false"/>
    </style:style>
    <style:style style:name="P81" style:parent-style-name="內文" style:family="paragraph">
      <style:paragraph-properties style:snap-to-layout-grid="false" fo:text-align="justify" fo:margin-left="0.175in" fo:text-indent="-0.175in">
        <style:tab-stops/>
      </style:paragraph-properties>
      <style:text-properties style:font-name="標楷體" style:font-name-asian="標楷體" style:font-name-complex="新細明體" style:letter-kerning="false"/>
    </style:style>
    <style:style style:name="P82" style:parent-style-name="內文" style:family="paragraph">
      <style:paragraph-properties style:snap-to-layout-grid="false" fo:text-align="justify" fo:margin-left="0.175in" fo:text-indent="-0.175in">
        <style:tab-stops/>
      </style:paragraph-properties>
      <style:text-properties style:font-name="標楷體" style:font-name-asian="標楷體" style:font-name-complex="新細明體" style:letter-kerning="false"/>
    </style:style>
    <style:style style:name="P83" style:parent-style-name="內文" style:family="paragraph">
      <style:paragraph-properties style:snap-to-layout-grid="false" fo:text-align="justify" fo:margin-left="0.175in" fo:text-indent="-0.175in">
        <style:tab-stops/>
      </style:paragraph-properties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ableRow87" style:family="table-row">
      <style:table-row-properties style:min-row-height="1.6222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margin-left="0.175in" fo:text-indent="-0.175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新細明體" style:letter-kerning="false"/>
    </style:style>
    <style:style style:name="T92" style:parent-style-name="預設段落字型" style:family="text">
      <style:text-properties style:font-name="標楷體" style:font-name-asian="標楷體" style:font-name-complex="新細明體" style:letter-kerning="false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T9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background-color="#FFFFFF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background-color="#FFFFFF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102" style:parent-style-name="內文" style:family="paragraph">
      <style:paragraph-properties style:snap-to-layout-grid="false" fo:text-align="center"/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background-color="#FFFFFF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8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 style:font-name-complex="新細明體" style:letter-kerning="false"/>
    </style:style>
    <style:style style:name="P129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ableRow133" style:family="table-row">
      <style:table-row-properties style:min-row-height="0.6854in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4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ableRow143" style:family="table-row">
      <style:table-row-properties style:min-row-height="0.743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style:snap-to-layout-grid="false" fo:margin-left="0.984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style:snap-to-layout-grid="false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56" style:parent-style-name="本文" style:family="paragraph">
      <style:paragraph-properties style:snap-to-layout-grid="false" fo:line-height="100%" fo:margin-left="0.5833in" fo:text-indent="-0.5833in">
        <style:tab-stops>
          <style:tab-stop style:type="left" style:position="0.4166in"/>
          <style:tab-stop style:type="left" style:position="0.9666in"/>
        </style:tab-stops>
      </style:paragraph-properties>
      <style:text-properties fo:font-size="14pt" style:font-size-asian="14pt" style:font-size-complex="14pt"/>
    </style:style>
    <style:style style:name="P157" style:parent-style-name="本文" style:family="paragraph">
      <style:paragraph-properties style:snap-to-layout-grid="false" fo:line-height="100%" fo:margin-left="0.5833in" fo:text-indent="-0.5833in">
        <style:tab-stops>
          <style:tab-stop style:type="left" style:position="0.4166in"/>
          <style:tab-stop style:type="left" style:position="0.9666in"/>
        </style:tab-stops>
      </style:paragraph-properties>
      <style:text-properties fo:font-size="14pt" style:font-size-asian="14pt"/>
    </style:style>
    <style:style style:name="P158" style:parent-style-name="內文" style:family="paragraph">
      <style:paragraph-properties fo:break-before="page" fo:text-align="center" fo:margin-right="-0.5263in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60" style:parent-style-name="內文" style:family="paragraph">
      <style:paragraph-properties fo:text-align="center" fo:margin-right="-0.5263in"/>
      <style:text-properties style:font-name="標楷體" style:font-name-asian="標楷體" fo:font-weight="bold" style:font-weight-asian="bold" fo:font-size="8pt" style:font-size-asian="8pt"/>
    </style:style>
    <style:style style:name="P161" style:parent-style-name="內文" style:family="paragraph">
      <style:paragraph-properties fo:margin-left="-0.2951in" fo:margin-right="-0.526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margin-left="-0.2951in" fo:margin-right="-0.5263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paragraph-properties fo:margin-left="-0.2951in" fo:margin-right="-0.5263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paragraph-properties fo:margin-left="-0.2951in" fo:margin-right="-0.5263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margin-left="-0.2951in" fo:margin-right="-0.5263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margin-left="-0.2951in" fo:margin-right="-0.5263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margin-left="-0.2951in" fo:margin-right="-0.526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margin-left="-0.2951in" fo:margin-right="-0.5263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margin-left="-0.2951in" fo:margin-right="-0.52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margin-left="-0.2951in" fo:margin-right="-0.5263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margin-left="-0.2951in" fo:margin-right="-0.526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margin-left="-0.2951in" fo:margin-right="-0.5263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margin-left="-0.2951in" fo:margin-right="-0.5263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margin-left="-0.2951in" fo:margin-right="-0.5263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margin-left="-0.2951in" fo:margin-right="-0.5263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margin-left="-0.2951in" fo:margin-right="-0.5263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fo:margin-left="-0.2951in" fo:margin-right="-0.52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margin-left="-0.2951in" fo:margin-right="-0.5263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4" style:parent-style-name="內文" style:family="paragraph">
      <style:paragraph-properties fo:margin-left="-0.2951in" fo:margin-right="-0.52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margin-left="-0.2951in" fo:margin-right="-0.5263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北教育大學<text:s/>社會與區域發展學系</text:p>
      <text:p text:style-name="P2"><text:span text:style-name="T3">專業</text:span><text:span text:style-name="T4">服務</text:span><text:span text:style-name="T5">學習</text:span><text:span text:style-name="T6">課程</text:span><text:span text:style-name="T7">實施要點</text:span></text:p>
      <text:p text:style-name="P8">95年04月25日94學年度第12次系務會議通過</text:p>
      <text:p text:style-name="P9">95年05月15日94學年度第2學期第2次院務會議通過</text:p>
      <text:p text:style-name="P10">95年05月15日94學年度第2學期第2次教務會議通過<text:s text:c="8"/>98年09月14日98學年度第1次系務會議修正通過</text:p>
      <text:p text:style-name="P11">98年10月01日 98學年度第1學期第1次院務會議通過</text:p>
      <text:p text:style-name="P12">98年10月14日98學年度第1學期第1次教務會議通過</text:p>
      <text:p text:style-name="P13">103年12月30日103學年度第1學期第5次系務會議修正通過</text:p>
      <text:p text:style-name="P14">104年01月14日103學年度第1學期第4次院務會議通過</text:p>
      <text:p text:style-name="P15">104年04月08日103學年度第2學期第1次教務會議通過</text:p>
      <text:p text:style-name="P16">106年10月31日106學年度第1學期第2次系務會議修正通過</text:p>
      <text:p text:style-name="P17">107年05月15日107學年度第2學期第3次系務會議修正通過</text:p>
      <text:p text:style-name="P18">107年05月23日107學年度第2學期第2次院務會議通過</text:p>
      <text:p text:style-name="P19">107年06月06日107學年度第2學期第2次教務會議核備通過</text:p>
      <text:p text:style-name="P20">107年12月11日107學年度第1學期第3次系務會議修正通過</text:p>
      <text:p text:style-name="P21">107年12月26日107學年度第1學期第3次院務會議修正通過</text:p>
      <text:p text:style-name="P22">108年04月10日107學年度第2學期第1次教務會議核備通過</text:p>
      <text:p text:style-name="P23"/>
      <text:p text:style-name="P24">一、依據：本要點依據「國立臺北教育大學服務學習課程實施辦法」訂定之。</text:p>
      <text:p text:style-name="P25">二、課程名稱：專業服務學習</text:p>
      <text:p text:style-name="P26">三、修課年級：大學部四年級上、下學期。</text:p>
      <text:p text:style-name="P27">四、修別：必修。</text:p>
      <text:p text:style-name="P28">五、學分：零學分。</text:p>
      <text:p text:style-name="P29">六、修課時數：至少18小時。</text:p>
      <text:p text:style-name="P30">七、課程內容：</text:p>
      <text:p text:style-name="P31">（一）自主規劃專業學習：期以鼓勵學生成為全球公民角度，請依據聯合國永續發展目標（SDGs）規劃其專業服務學習項目（聯合國永續發展目標（SDGs）請參閱附件）。<text:s text:c="6"/></text:p>
      <text:p text:style-name="P32"><text:span text:style-name="T33"><text:s text:c="4"/>（</text:span><text:span text:style-name="T34">二</text:span><text:span text:style-name="T35">）</text:span><text:span text:style-name="T36">獲得專業證照、能力鑑定證書</text:span><text:span text:style-name="T37">。</text:span></text:p>
      <text:p text:style-name="P38"><text:s text:c="4"/>（三）至本系合作機構服務。</text:p>
      <text:p text:style-name="P39"><text:span text:style-name="T40">（</text:span><text:span text:style-name="T41">四</text:span><text:span text:style-name="T42">）</text:span><text:span text:style-name="T43">協</text:span><text:span text:style-name="T44">助系上辦理活動（如：演講、研討會、論文發表會</text:span><text:span text:style-name="T45">…</text:span><text:span text:style-name="T46">等）或代表校系參加比賽。</text:span></text:p>
      <text:p text:style-name="P47"><text:span text:style-name="T48">八、實施方式：</text:span>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項目</text:p>
          </table:table-cell>
          <table:table-cell table:style-name="TableCell56">
            <text:p text:style-name="P57">實施方式</text:p>
          </table:table-cell>
          <table:table-cell table:style-name="TableCell58">
            <text:p text:style-name="P59">採計時數</text:p>
          </table:table-cell>
        </table:table-row>
        <table:table-row table:style-name="TableRow60">
          <table:table-cell table:style-name="TableCell61" table:number-rows-spanned="2">
            <text:p text:style-name="P62">自主規劃服務學習</text:p>
          </table:table-cell>
          <table:table-cell table:style-name="TableCell63">
            <text:p text:style-name="P64"><text:span text:style-name="T65">在進行</text:span><text:span text:style-name="T66">下列</text:span><text:span text:style-name="T67">（1～4項）</text:span><text:span text:style-name="T68">服務工作前，</text:span><text:span text:style-name="T69">請依據聯合國永續</text:span><text:span text:style-name="T70">發展</text:span><text:span text:style-name="T71">目標（SDGs）</text:span><text:span text:style-name="T72">繳交計畫書乙份</text:span><text:span text:style-name="T73">（格式另訂之）予指導教師審核通過後，方可執行</text:span><text:span text:style-name="T74">；並於完成後由活動單位</text:span><text:span text:style-name="T75">予以記錄認證</text:span><text:span text:style-name="T76">，若無，請檢具相關參與證明文件</text:span><text:span text:style-name="T77">予指導教師，</text:span><text:span text:style-name="T78">由指導教師</text:span><text:span text:style-name="T79">於記錄卡予以記錄認證。</text:span></text:p>
            <text:p text:style-name="P80">1.公務機關、單位所舉辦之各項公益性服務活動。</text:p>
            <text:p text:style-name="P81">2.政府立案成立之公、私立社會公益團體、慈善機構所舉辦經政府相<text:soft-page-break/>關單位核備之各項公益性服務活動。</text:p>
            <text:p text:style-name="P82">3.校內行政單位提出，經指導教師核定之義工性服務活動，或由教師指派，於班級課程表時間以外進行之服務活動。</text:p>
            <text:p text:style-name="P83">4.本校學生社團經學校相關單位核備參加或舉辦之各項校外非政治、商業、營利、報酬性之公益性服務活動。</text:p>
          </table:table-cell>
          <table:table-cell table:style-name="TableCell84" table:number-rows-spanned="2">
            <text:p text:style-name="P85"><text:span text:style-name="T86">核實採計時數</text:span></text:p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<text:span text:style-name="T91">5.</text:span><text:span text:style-name="T92">參與校內外多元文化、社會、環境及經濟等與本系課程相關議題或至合作實踐場域、社區進行之專業服務。</text:span><text:span text:style-name="T93">(本項</text:span><text:span text:style-name="T94">完成服務後，檢具成果報告</text:span><text:span text:style-name="T95">1</text:span><text:span text:style-name="T96">～2頁向本系提出申請，經系務會議審議通過後採計服務時數。</text:span><text:span text:style-name="T97">)</text:span></text:p>
          </table:table-cell>
          <table:covered-table-cell>
            <text:p text:style-name="P98"/>
          </table:covered-table-cell>
        </table:table-row>
        <table:table-row table:style-name="TableRow99">
          <table:table-cell table:style-name="TableCell100">
            <text:p text:style-name="P101">獲得專業證照、</text:p>
            <text:p text:style-name="P102"><text:span text:style-name="T103">能力鑑定證書</text:span></text:p>
          </table:table-cell>
          <table:table-cell table:style-name="TableCell104">
            <text:p text:style-name="P105">由發證單位於記錄卡予以記錄認證。若發證單位未予認證者，請檢具證明交由系辦於記錄卡予以記錄認證。</text:p>
          </table:table-cell>
          <table:table-cell table:style-name="TableCell106">
            <text:p text:style-name="P107">核實採計時數</text:p>
            <text:p text:style-name="P108"><text:span text:style-name="T109">（</text:span><text:span text:style-name="T110">專業證照每張採計</text:span><text:span text:style-name="T111">1</text:span><text:span text:style-name="T112">8</text:span><text:span text:style-name="T113">小時</text:span><text:span text:style-name="T114">；能力鑑定證書每張採計</text:span><text:span text:style-name="T115">9</text:span><text:span text:style-name="T116">小時</text:span><text:span text:style-name="T117">）</text:span></text:p>
          </table:table-cell>
        </table:table-row>
        <table:table-row table:style-name="TableRow118">
          <table:table-cell table:style-name="TableCell119">
            <text:p text:style-name="P120">至本系合作機構服務</text:p>
          </table:table-cell>
          <table:table-cell table:style-name="TableCell121">
            <text:p text:style-name="P122">1.合作機構不定期公告於系網頁。</text:p>
            <text:p text:style-name="P123"><text:span text:style-name="T124">2.</text:span><text:span text:style-name="T125">進行服務工作前，須</text:span><text:span text:style-name="T126">填寫申請書　　（格式另訂</text:span><text:span text:style-name="T127">之），經指導教師及系主任同意後方可。</text:span></text:p>
            <text:p text:style-name="P128">3.完成服務工作後，需繳交「服務心得」報告（格式另訂之），經指導教師簽名後，送交系辦留存。</text:p>
            <text:p text:style-name="P129">4.由合作機構於記錄卡予以記錄認證。</text:p>
          </table:table-cell>
          <table:table-cell table:style-name="TableCell130">
            <text:p text:style-name="P131"><text:span text:style-name="T132">核實採計時數</text:span></text:p>
          </table:table-cell>
        </table:table-row>
        <table:table-row table:style-name="TableRow133">
          <table:table-cell table:style-name="TableCell134" table:number-rows-spanned="2">
            <text:p text:style-name="P135">協助系上辦理活動或代表校系參加比賽</text:p>
          </table:table-cell>
          <table:table-cell table:style-name="TableCell136">
            <text:p text:style-name="P137">學生參加活動後，由系辦於記錄卡予以記錄認證。</text:p>
          </table:table-cell>
          <table:table-cell table:style-name="TableCell138" table:number-rows-spanned="2">
            <text:p text:style-name="P139"><text:span text:style-name="T140">至多採計</text:span><text:span text:style-name="T141">10</text:span><text:span text:style-name="T142">小時</text:span>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><text:span text:style-name="T147">代表學校或系上參加比賽</text:span><text:span text:style-name="T148">（每次採計2小時）</text:span></text:p>
          </table:table-cell>
          <table:covered-table-cell>
            <text:p text:style-name="P149"/>
          </table:covered-table-cell>
        </table:table-row>
      </table:table>
      <text:p text:style-name="P150"/>
      <text:p text:style-name="P151">九、評量方式：</text:p>
      <text:p text:style-name="P152">（一）服務滿18小時核給成績80分；未滿18小時成績核給不及格。</text:p>
      <text:p text:style-name="P153"><text:s text:c="4"/>（二）超過18小時每一小時加2分，最高99分。</text:p>
      <text:p text:style-name="P154">十、指導教師：由本系專任教師擔任。</text:p>
      <text:p text:style-name="P155">十一、選課程序：本課程選課程序悉依本校選課辦法辦理。</text:p>
      <text:p text:style-name="P156">十二、學生應於每學期期末考前二週將「學生服務證明」繳交至系辦，俾利記錄時數。</text:p>
      <text:p text:style-name="P157">十三、本要點經系務及院務會議通過，送教務會議核備後實施。</text:p>
      <text:soft-page-break/>
      <text:p text:style-name="P158"><text:span text:style-name="T159">永續發展目標</text:span></text:p>
      <text:p text:style-name="P160"/>
      <text:p text:style-name="P161"><text:span text:style-name="T162">目標 1.</text:span><text:span text:style-name="T163"><text:s/>消除各地一切形式的貧窮<text:s/></text:span></text:p>
      <text:p text:style-name="P164"><text:span text:style-name="T165">目標 2.</text:span><text:span text:style-name="T166"><text:s/>消除飢餓，達成糧食安全，改善營養及促進永續農業<text:s/></text:span></text:p>
      <text:p text:style-name="P167"><text:span text:style-name="T168">目標 3.</text:span><text:span text:style-name="T169"><text:s/>確保健康及促進各年齡層的福祉<text:s/></text:span></text:p>
      <text:p text:style-name="P170"><text:span text:style-name="T171">目標 4.</text:span><text:span text:style-name="T172"><text:s/>確保有教無類、公平以及高品質的教育，及提倡終身學習<text:s/></text:span></text:p>
      <text:p text:style-name="P173"><text:span text:style-name="T174">目標 5.</text:span><text:span text:style-name="T175"><text:s/>實現性別平等，並賦予婦女權力<text:s/></text:span></text:p>
      <text:p text:style-name="P176"><text:span text:style-name="T177">目標 6.<text:s/></text:span><text:span text:style-name="T178">確保所有人都能享有水及衛生及其永續管理<text:s/></text:span></text:p>
      <text:p text:style-name="P179"><text:span text:style-name="T180">目標 7.</text:span><text:span text:style-name="T181"><text:s/>確保所有的人都可取得負擔得起、可靠的、永續的，及現代的能源<text:s/></text:span></text:p>
      <text:p text:style-name="P182"><text:span text:style-name="T183">目標 8.</text:span><text:span text:style-name="T184"><text:s/>促進包容且永續的經濟成長，達到全面且有生產力的就業，讓每一個</text:span></text:p>
      <text:p text:style-name="P185"><text:s text:c="8"/>人都有一份好工作<text:s/></text:p>
      <text:p text:style-name="P186"><text:span text:style-name="T187">目標 9.</text:span><text:span text:style-name="T188"><text:s/>建立具有韌性的基礎建設，促進包容且永續的工業，並加速創新<text:s/></text:span></text:p>
      <text:p text:style-name="P189"><text:span text:style-name="T190">目標 10.</text:span><text:span text:style-name="T191"><text:s/>減少國內及國家間不平等<text:s/></text:span></text:p>
      <text:p text:style-name="P192"><text:span text:style-name="T193">目標 11.</text:span><text:span text:style-name="T194"><text:s/>促使城市與人類居住具包容、安全、韌性及永續性<text:s/></text:span></text:p>
      <text:p text:style-name="P195"><text:span text:style-name="T196">目標 12.</text:span><text:span text:style-name="T197"><text:s/>確保永續消費及生產模式<text:s/></text:span></text:p>
      <text:p text:style-name="P198"><text:span text:style-name="T199">目標 13.</text:span><text:span text:style-name="T200"><text:s/>採取緊急措施以因應氣候變遷及其影響<text:s/></text:span></text:p>
      <text:p text:style-name="P201"><text:span text:style-name="T202">目標</text:span><text:span text:style-name="T203"><text:s/></text:span><text:span text:style-name="T204">14.</text:span><text:span text:style-name="T205"><text:s/>保育及永續利用海洋與海洋資源，以確保永續發展<text:s/></text:span></text:p>
      <text:p text:style-name="P206"><text:span text:style-name="T207">目標 15.</text:span><text:span text:style-name="T208"><text:s/>保護、維護及促進領地生態系統的永續使用，永續的管理森林，對</text:span></text:p>
      <text:p text:style-name="P209"><text:s text:c="9"/>抗沙漠化，終止及逆轉土地劣化，並遏止生物多樣性的喪失<text:s/></text:p>
      <text:p text:style-name="P210"><text:span text:style-name="T211">目標 16.</text:span><text:span text:style-name="T212"><text:s/>促進和平且包容的社會，以落實永續發展；提供司法管道給所有人；</text:span><text:span text:style-name="T213"><text:s text:c="2"/></text:span></text:p>
      <text:p text:style-name="P214"><text:s text:c="9"/>在所有階層建立有效的、負責的且包容的制度<text:s/></text:p>
      <text:p text:style-name="P215"><text:span text:style-name="T216">目標 17.</text:span><text:span text:style-name="T217"><text:s/>強化永續發展執行方法及活化永續發展全球夥伴關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style:line-height-at-least="0.1666in">
        <style:tab-stops>
          <style:tab-stop style:type="left" style:position="1.55in"/>
        </style:tab-stops>
      </style:paragraph-properties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4923in" fo:margin-right="0.688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教育大學</dc:title>
    <dc:description/>
    <dc:subject/>
    <meta:initial-creator>user</meta:initial-creator>
    <dc:creator>user</dc:creator>
    <meta:creation-date>2020-03-23T03:19:00Z</meta:creation-date>
    <dc:date>2020-03-23T03:19:00Z</dc:date>
    <meta:print-date>2018-12-14T07:34:00Z</meta:print-date>
    <meta:template xlink:href="Normal" xlink:type="simple"/>
    <meta:editing-cycles>2</meta:editing-cycles>
    <meta:editing-duration>PT60S</meta:editing-duration>
    <meta:document-statistic meta:page-count="3" meta:paragraph-count="4" meta:word-count="346" meta:character-count="2317" meta:row-count="16" meta:non-whitespace-character-count="1975"/>
  </office:meta>
</office:document-meta>
</file>